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FFFF00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background-color="transparent" style:cell-protect="protected"/>
    </style:style>
    <style:style style:name="ce3" style:family="table-cell" style:parent-style-name="Default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cell-protect="protected"/>
    </style:style>
    <style:style style:name="ce5" style:family="table-cell" style:parent-style-name="Default" style:data-style-name="N19">
      <style:table-cell-properties fo:border="thin solid #000000" style:vertical-align="automatic" fo:background-color="transparent" style:cell-protect="protected"/>
    </style:style>
    <style:style style:name="ce6" style:family="table-cell" style:parent-style-name="Default" style:data-style-name="N12">
      <style:table-cell-properties fo:border="thin solid #000000" style:vertical-align="automatic" fo:background-color="transparent" style:cell-protect="protected"/>
    </style:style>
    <style:style style:name="ce7" style:family="table-cell" style:parent-style-name="Default" style:data-style-name="N0">
      <style:table-cell-properties fo:border="thin solid #000000"/>
      <style:text-properties fo:color="#000000"/>
    </style:style>
    <style:style style:name="ce8" style:family="table-cell" style:parent-style-name="Default" style:data-style-name="N0">
      <style:table-cell-properties fo:border="thin solid #000000"/>
      <style:text-properties fo:color="#000000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/>
    </style:style>
    <style:style style:name="ce11" style:family="table-cell" style:parent-style-name="Default" style:data-style-name="N19">
      <style:table-cell-properties fo:border="thin solid #000000"/>
      <style:text-properties fo:color="#000000"/>
    </style:style>
    <style:style style:name="ce12" style:family="table-cell" style:parent-style-name="Default" style:data-style-name="N12">
      <style:table-cell-properties fo:border="thin solid #000000"/>
      <style:text-properties fo:color="#000000"/>
    </style:style>
    <style:style style:name="ce1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o1" style:family="table-column">
      <style:table-column-properties fo:break-before="auto" style:column-width="5.13291666666667cm" style:use-optimal-column-width="true"/>
    </style:style>
    <style:style style:name="co2" style:family="table-column">
      <style:table-column-properties fo:break-before="auto" style:column-width="7.43479166666667cm" style:use-optimal-column-width="true"/>
    </style:style>
    <style:style style:name="co3" style:family="table-column">
      <style:table-column-properties fo:break-before="auto" style:column-width="8.38729166666667cm" style:use-optimal-column-width="true"/>
    </style:style>
    <style:style style:name="co4" style:family="table-column">
      <style:table-column-properties fo:break-before="auto" style:column-width="5.794375cm" style:use-optimal-column-width="true"/>
    </style:style>
    <style:style style:name="co5" style:family="table-column">
      <style:table-column-properties fo:break-before="auto" style:column-width="12.22375cm" style:use-optimal-column-width="true"/>
    </style:style>
    <style:style style:name="co6" style:family="table-column">
      <style:table-column-properties fo:break-before="auto" style:column-width="7.24958333333333cm" style:use-optimal-column-width="true"/>
    </style:style>
    <style:style style:name="co7" style:family="table-column">
      <style:table-column-properties fo:break-before="auto" style:column-width="14.76375cm" style:use-optimal-column-width="true"/>
    </style:style>
    <style:style style:name="co8" style:family="table-column">
      <style:table-column-properties fo:break-before="auto" style:column-width="2.143125cm" style:use-optimal-column-width="true"/>
    </style:style>
    <style:style style:name="co9" style:family="table-column">
      <style:table-column-properties fo:break-before="auto" style:column-width="2.116666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4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ho-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2" table:default-cell-style-name="ce2"/>
        <table:table-column table:style-name="co9" table:default-cell-style-name="ce2"/>
        <table:table-column table:style-name="co10" table:number-columns-repeated="16374" table:default-cell-style-name="ce2"/>
        <table:table-row table:style-name="ro1">
          <table:table-cell office:value-type="string" table:style-name="ce1">
            <text:p>ÓRGÃO SUPERIOR</text:p>
          </table:table-cell>
          <table:table-cell office:value-type="string" table:style-name="ce1">
            <text:p>ÓRGÃO SUBORDINADO</text:p>
          </table:table-cell>
          <table:table-cell office:value-type="string" table:style-name="ce1">
            <text:p>NOME PASSAGEIRO</text:p>
          </table:table-cell>
          <table:table-cell office:value-type="string" table:style-name="ce1">
            <text:p>CARGO</text:p>
          </table:table-cell>
          <table:table-cell office:value-type="string" table:style-name="ce1">
            <text:p>CENTRO DE CUSTO</text:p>
          </table:table-cell>
          <table:table-cell office:value-type="string" table:style-name="ce1">
            <text:p>MOTIVO DA VIAGEM</text:p>
          </table:table-cell>
          <table:table-cell office:value-type="string" table:style-name="ce1">
            <text:p>TRECHOS/CIDADES</text:p>
          </table:table-cell>
          <table:table-cell office:value-type="string" table:style-name="ce1">
            <text:p>DATA DO VOO - IDA</text:p>
          </table:table-cell>
          <table:table-cell office:value-type="string" table:style-name="ce1">
            <text:p>DATA DO VOO - RETORNO</text:p>
          </table:table-cell>
          <table:table-cell office:value-type="string" table:style-name="ce1">
            <text:p>TOTAL PAGO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TONIO ELIAS ZOGHBI DE CASTRO</text:p>
          </table:table-cell>
          <table:table-cell office:value-type="string" table:style-name="ce3">
            <text:p>MEMBRO COAUD</text:p>
          </table:table-cell>
          <table:table-cell office:value-type="string" table:style-name="ce4">
            <text:p>GEST - Gerência de Relacionamento com órgãos Colegiados Estatutários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594.24" table:style-name="ce6">
            <text:p>R$ 594,2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ANDRO CABRAL MACHADO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NEG - Diretoria de Negócio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Rio de Janeiro/Rio de Janeiro/Brasília</text:p>
          </table:table-cell>
          <table:table-cell office:value-type="date" office:date-value="2026-07-01T00:00:00" table:style-name="ce5">
            <text:p>01/07/2026</text:p>
          </table:table-cell>
          <table:table-cell office:value-type="date" office:date-value="2026-07-02T00:00:00" table:style-name="ce5">
            <text:p>02/07/2026</text:p>
          </table:table-cell>
          <table:table-cell office:value-type="currency" office:value="4775.62" table:style-name="ce6">
            <text:p>R$ 4.775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ABIO SOUSA VIEIR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NEG - Diretoria de Negócio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Rio de Janeiro/Rio de Janeiro/Brasília</text:p>
          </table:table-cell>
          <table:table-cell office:value-type="date" office:date-value="2026-07-01T00:00:00" table:style-name="ce5">
            <text:p>01/07/2026</text:p>
          </table:table-cell>
          <table:table-cell office:value-type="date" office:date-value="2026-07-02T00:00:00" table:style-name="ce5">
            <text:p>02/07/2026</text:p>
          </table:table-cell>
          <table:table-cell office:value-type="currency" office:value="4775.62" table:style-name="ce6">
            <text:p>R$ 4.775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ILSON JOSE DOS REI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98.94" table:style-name="ce6">
            <text:p>R$ 1.598,9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RISTIANO PEREIRA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98.94" table:style-name="ce6">
            <text:p>R$ 1.598,9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SLAINE APARECIDA ALCANTA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98.94" table:style-name="ce6">
            <text:p>R$ 1.598,9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CARLOS FERNAND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98.94" table:style-name="ce6">
            <text:p>R$ 1.598,9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ERSON COSTA DE AZEVED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/São Paulo/Vitória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727.87" table:style-name="ce6">
            <text:p>R$ 2.727,8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ANDRO PIERRE MORAIS BATIST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/São Paulo/Vitória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727.87" table:style-name="ce6">
            <text:p>R$ 2.727,8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DSON GONCALVES VI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/São Paulo/Vitória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727.87" table:style-name="ce6">
            <text:p>R$ 2.727,8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URO LEOCADIO DUT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/Brasília/São Paulo/São Paulo/Maringá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810.03" table:style-name="ce6">
            <text:p>R$ 1.810,0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IGUEL MONTEIRO NETO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/Brasília/São Paulo/São Paulo/Maringá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810.03" table:style-name="ce6">
            <text:p>R$ 1.810,0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NDES CHAGAS LOPES FEITOS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Brasília/Brasília/Fortaleza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205.4" table:style-name="ce6">
            <text:p>R$ 2.205,4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ERIAS CAVALCANTE RIBEIRO</text:p>
          </table:table-cell>
          <table:table-cell office:value-type="string" table:style-name="ce3">
            <text:p>SEM VÍNCUL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089.58" table:style-name="ce6">
            <text:p>R$ 2.089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Z RICARDO RODRIGUES PAI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Brasília/Brasília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089.58" table:style-name="ce6">
            <text:p>R$ 2.089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LTERLI FREIRE DIA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Brasília/Brasília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089.58" table:style-name="ce6">
            <text:p>R$ 2.089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UAN CLEUSON PEREIRA SOA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66.09" table:style-name="ce6">
            <text:p>R$ 1.566,0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IONILIO SIQUEIRA NET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66.09" table:style-name="ce6">
            <text:p>R$ 1.566,0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IDNEI MARQUES DA SILV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566.09" table:style-name="ce6">
            <text:p>R$ 1.566,0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ERSON ALECZANDER SOUZA LIM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932.7" table:style-name="ce6">
            <text:p>R$ 1.932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IO MARCULO VELOS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932.7" table:style-name="ce6">
            <text:p>R$ 1.932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IVO DA SILVA ROSA JUNIO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932.7" table:style-name="ce6">
            <text:p>R$ 1.932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ABRIEL MAGNO DE CARVALHO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3926.15" table:style-name="ce6">
            <text:p>R$ 3.926,1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AO CARLOS TEIXEIRA SOA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3926.15" table:style-name="ce6">
            <text:p>R$ 3.926,1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LTON SOAR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3926.15" table:style-name="ce6">
            <text:p>R$ 3.926,1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ILSON OLIVEIRA DAS NEV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Rio de Janeiro/Rio de Janeir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001.76" table:style-name="ce6">
            <text:p>R$ 2.001,7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IRO DA SILVA NEGREIR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994.31" table:style-name="ce6">
            <text:p>R$ 2.994,3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RISTIANO DA SILVA PEIXOTO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994.31" table:style-name="ce6">
            <text:p>R$ 2.994,3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 VINICIUS MARZOL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994.31" table:style-name="ce6">
            <text:p>R$ 2.994,3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ERGIO AUGUSTO DA ROSA FERNAND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994.31" table:style-name="ce6">
            <text:p>R$ 2.994,3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LERIO MARQUES VIAN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712.32" table:style-name="ce6">
            <text:p>R$ 2.712,3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RLOS EDUARDO SOARES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150.21" table:style-name="ce6">
            <text:p>R$ 2.150,2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SANDER JOSE ALVARENG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Porto Alegr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2150.21" table:style-name="ce6">
            <text:p>R$ 2.150,2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ILTON DE VASCONCELOS REIS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/Salvador/Recif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137.03" table:style-name="ce6">
            <text:p>R$ 1.137,0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ABIO DE ASSIS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/Salvador/Recif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137.03" table:style-name="ce6">
            <text:p>R$ 1.137,0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IGOR RODRIGUES FERREIRA DE LIM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/Salvador/Recife</text:p>
          </table:table-cell>
          <table:table-cell office:value-type="date" office:date-value="2026-07-01T00:00:00" table:style-name="ce5">
            <text:p>01/07/2026</text:p>
          </table:table-cell>
          <table:table-cell table:style-name="ce4"/>
          <table:table-cell office:value-type="currency" office:value="1137.03" table:style-name="ce6">
            <text:p>R$ 1.137,0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LUIZ DA CUNHA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Palmas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807.77" table:style-name="ce6">
            <text:p>R$ 807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LUIZ DA CUNHA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Palmas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959.77" table:style-name="ce6">
            <text:p>R$ 959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EIL GOMES CAVALCANT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Macei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342.77" table:style-name="ce6">
            <text:p>R$ 1.342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ICARDO JOSE SANTO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Recife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948.77" table:style-name="ce6">
            <text:p>R$ 948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ASHINGTON CONCEICAO BONFIM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Campinas/Campinas/Aracaju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971.16" table:style-name="ce6">
            <text:p>R$ 971,1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TONIO KLEBER DE ARAUJO ANDRAD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GOE - Diretoria de Governança e Estratégia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324.97" table:style-name="ce6">
            <text:p>R$ 1.324,9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RLOS EDUARD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ém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4224.8500000000004" table:style-name="ce6">
            <text:p>R$ 4.224,8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ANIEL DOS SANTOS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ém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4224.8500000000004" table:style-name="ce6">
            <text:p>R$ 4.224,8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BERSON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ém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4224.8500000000004" table:style-name="ce6">
            <text:p>R$ 4.224,8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CORRE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ém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4224.8500000000004" table:style-name="ce6">
            <text:p>R$ 4.224,8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OBSON CARLOS GOM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ém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4224.8500000000004" table:style-name="ce6">
            <text:p>R$ 4.224,8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ODAIR RODRIGUES DA TRINDAD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Brasíl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013.41" table:style-name="ce6">
            <text:p>R$ 1.013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ENILTON MOURA DOS SANTOS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Brasíl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013.41" table:style-name="ce6">
            <text:p>R$ 1.013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GNER FERREIRA BARRET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Brasíl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013.41" table:style-name="ce6">
            <text:p>R$ 1.013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LAUDIO LEAL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933.21" table:style-name="ce6">
            <text:p>R$ 1.933,2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ROBERTO RI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Campinas/Campinas/Cascavel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589.3200000000002" table:style-name="ce6">
            <text:p>R$ 2.589,3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MENEGAT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Caxias do Sul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980.63" table:style-name="ce6">
            <text:p>R$ 2.980,6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OGLAS FILIPINI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Caxias do Sul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980.63" table:style-name="ce6">
            <text:p>R$ 2.980,6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LISEU SACKVIL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Caxias do Sul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980.63" table:style-name="ce6">
            <text:p>R$ 2.980,6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ELCI ROBERTO DE LIMA PE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Caxias do Sul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980.63" table:style-name="ce6">
            <text:p>R$ 2.980,6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URO LEOCADIO DUT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/Brasília/São Paulo/São Paulo/Maringá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044.43" table:style-name="ce6">
            <text:p>R$ 2.044,4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IGUEL MONTEIRO NETO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/Brasília/São Paulo/São Paulo/Maringá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044.43" table:style-name="ce6">
            <text:p>R$ 2.044,4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FERNANDO FERREIRA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Campinas/Campinas/Curitib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293.65" table:style-name="ce6">
            <text:p>R$ 2.293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DANIEL BRASILEIR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Campinas/Campinas/Curitib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293.65" table:style-name="ce6">
            <text:p>R$ 2.293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O CESAR SIL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Campinas/Campinas/Curitib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293.65" table:style-name="ce6">
            <text:p>R$ 2.293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ROGERIO FREGUET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/São Paulo/Londrin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771.47" table:style-name="ce6">
            <text:p>R$ 2.771,4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VANDO JOSE DINIZ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212.9" table:style-name="ce6">
            <text:p>R$ 2.212,9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ILVAN VIEIRA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Brasília/Brasília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341.44" table:style-name="ce6">
            <text:p>R$ 1.341,4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ILLYANDERSON DE SOUSA E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OBSON FERREIRA GONCALV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OZIEL MACIEL DE OLIVEIRA JUNIO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IGUEL JAMISSON LIMA PIN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HELENO RODRIGUES DE ARAUJ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HERMOGENES CICERO DE MESQUITA PAIVA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MARCOS ALMEIDA VI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IRICHE BARBOSA PRAD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LEDIMILSON TEIXEIRA DO NASCIMENT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BRUNO SANTANA DUARTE</text:p>
          </table:table-cell>
          <table:table-cell office:value-type="string" table:style-name="ce3">
            <text:p>TECNICO DE INTEGRACAO POSTAL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HALAN EDNEY COSTA LIM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ZEQUIEL MESQUITA ARAUJ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A KARINE DA COSTA E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IANA AGUIAR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ULIANO ROGER MAIA FER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ICARDO BRAGA DE NEGREIR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ALDERI MONTEIRO DA SILVA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URELIANO DE MELO FER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MAURICIO DE MENESES CO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817.62" table:style-name="ce6">
            <text:p>R$ 2.817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RANCISCO ERIVANDRO SILVA DE SOUS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817.62" table:style-name="ce6">
            <text:p>R$ 2.817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RANCISCO LUCIDIO MARQUES PI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817.62" table:style-name="ce6">
            <text:p>R$ 2.817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RANCISCO EDIBERTO DO NASCIMENTO LIM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ão Paulo/São Paulo/Fortalez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817.62" table:style-name="ce6">
            <text:p>R$ 2.817,6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SLAINE APARECIDA ALCANTA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948.58" table:style-name="ce6">
            <text:p>R$ 1.948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ILSON JOSE DOS REI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948.58" table:style-name="ce6">
            <text:p>R$ 1.948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RISTIANO PEREIRA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948.58" table:style-name="ce6">
            <text:p>R$ 1.948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CARLOS FERNAND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948.58" table:style-name="ce6">
            <text:p>R$ 1.948,5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LAUDIO LEAL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Rio de Janeiro/Rio de Janeiro/São Paulo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2466.08" table:style-name="ce6">
            <text:p>R$ 2.466,0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MELIANO PEDRO DA SILVA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RLOS EMERSON DIVINO CARVALHO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AYWS DE LUCIANO REZIO LEM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LEBYSOM CARDOSO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CIANO DE SOUSA SANDOVAL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IGOR MONTEIRO NUNES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EFFERSON CONCEICAO ALV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ZENILTON CARVALH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VI ROBERTO DE OLIVEIRA DIGE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AUGUSTO SANTOS DE JESU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AIMUNDO FERNANDO MOU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OBERLAN SANTANA EVANGELI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EMARIO DOS ANJOS LIM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 HONORIO BISP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ANIEL SANTANA MENDES FER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SOARES RESEND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LSON SANTOS DE JESU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HEBERT VAGNER SILVA FER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Salvador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843.3" table:style-name="ce6">
            <text:p>R$ 1.843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O SERGIO DE FRANCA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EGIVALDO BARBOSA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EINALDO MIGUEL DE SIQUEIR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UDY ALV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MORA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2T00:00:00" table:style-name="ce5">
            <text:p>02/07/2026</text:p>
          </table:table-cell>
          <table:table-cell table:style-name="ce4"/>
          <table:table-cell office:value-type="currency" office:value="1298.74" table:style-name="ce6">
            <text:p>R$ 1.298,7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TONIO CLAUDIO LEM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ANDRE DA CUNHA LINHA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CIANO DORNELES BRAGAMONT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ONARDO ANDRE MALDANE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CAS SILVEIRA MARTIN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ONARDO DA SILVA SANTAN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O SERGIO DE CAMPOS PENTEAD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ICERO PEREIRA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SANDRO MAIRINS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EDUARDO RIBEIRO CO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ABRIZIO ROGERIO MARAN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CARLOS BORTONCELL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office:value-type="date" office:date-value="2026-07-03T00:00:00" table:style-name="ce5">
            <text:p>03/07/2026</text:p>
          </table:table-cell>
          <table:table-cell office:value-type="currency" office:value="2462.84" table:style-name="ce6">
            <text:p>R$ 2.462,8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NDES CHAGAS LOPES FEITOS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João Pessoa/Salvador/Salvador/Fortaleza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089.44" table:style-name="ce6">
            <text:p>R$ 2.089,4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NDERLEI FIGUEIRED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/São Paulo/Florianópolis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129.5100000000002" table:style-name="ce6">
            <text:p>R$ 2.129,5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O SERGIO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296.3000000000002" table:style-name="ce6">
            <text:p>R$ 2.296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OBISON JOSE LEA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296.3000000000002" table:style-name="ce6">
            <text:p>R$ 2.296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OBSON ARACEM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296.3000000000002" table:style-name="ce6">
            <text:p>R$ 2.296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AGNER AUGUSTO DE BORTOLLI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ão Paulo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296.3000000000002" table:style-name="ce6">
            <text:p>R$ 2.296,3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RIEL MELO DA CO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Campinas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4519.4399999999996" table:style-name="ce6">
            <text:p>R$ 4.519,4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BATI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Campinas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4519.4399999999996" table:style-name="ce6">
            <text:p>R$ 4.519,4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EINALDO DO AMARAL ALMEID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io de Janeiro/Campinas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4519.4399999999996" table:style-name="ce6">
            <text:p>R$ 4.519,4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OLTAIRE MARCOLINO PI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Z GUSTAVO VON MUHLEN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FABIANO PINTADO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3T00:00:00" table:style-name="ce5">
            <text:p>03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GALDINO SOUZA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670.98" table:style-name="ce6">
            <text:p>R$ 1.670,9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RLOS ALBERTO ROCH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670.98" table:style-name="ce6">
            <text:p>R$ 1.670,9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ANILO CONCEICA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670.98" table:style-name="ce6">
            <text:p>R$ 1.670,9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ROQUE REIS PE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670.98" table:style-name="ce6">
            <text:p>R$ 1.670,9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IGUEL BORGES REI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670.98" table:style-name="ce6">
            <text:p>R$ 1.670,9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JAVAN GOM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rasília/Brasília/Rio Branc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777.45" table:style-name="ce6">
            <text:p>R$ 2.777,4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RGE DE CASTRO ROCH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rasília/Brasília/Rio Branc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777.45" table:style-name="ce6">
            <text:p>R$ 2.777,4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ANDRE DE LIM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Rio de Janeiro/Rio de Janeiro/São Paul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UARDO RODRIGUES MO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Rio de Janeiro/Rio de Janeiro/São Paul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ANDRE RUPERO DE OLIVEIR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Rio de Janeiro/Rio de Janeiro/São Paul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DOMINGOS DE JESU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Rio de Janeiro/Rio de Janeiro/São Paul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704.41" table:style-name="ce6">
            <text:p>R$ 2.704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ICERO SANDRO FREITAS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Rio de Janeiro/Rio de Janeiro/São Paulo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305.77" table:style-name="ce6">
            <text:p>R$ 2.305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SANDER JOSE ALVARENG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 VINICIUS MARZOL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ERGIO AUGUSTO DA ROSA FERNAND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ABRIEL MAGNO DE CARVALHO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elo Horizont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896.49" table:style-name="ce6">
            <text:p>R$ 2.896,4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LTON SOAR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elo Horizont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896.49" table:style-name="ce6">
            <text:p>R$ 2.896,4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AO CARLOS TEIXEIRA SOA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elo Horizont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896.49" table:style-name="ce6">
            <text:p>R$ 2.896,4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MENEGAT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LISEU SACKVIL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Rio de Janeiro/Rio de Janeiro/Porto Alegr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171.13" table:style-name="ce6">
            <text:p>R$ 2.171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ERSON RODRIGUES SANTIAG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Brasília/Brasília/Recif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594.41" table:style-name="ce6">
            <text:p>R$ 2.594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RIVAN JOSE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Brasília/Brasília/Recif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594.41" table:style-name="ce6">
            <text:p>R$ 2.594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SDRAS DE OLIVEIRA ARAUJ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Brasília/Brasília/Recif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594.41" table:style-name="ce6">
            <text:p>R$ 2.594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AMESSON RODRIGUES DE L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Brasília/Brasília/Recif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594.41" table:style-name="ce6">
            <text:p>R$ 2.594,4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ILSON OLIVEIRA DAS NEV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Salvador/Salvador/Recife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980.17" table:style-name="ce6">
            <text:p>R$ 1.980,1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CINEI QUADROS DEFANT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Florianópolis/Florianópolis/Chapecó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711.96" table:style-name="ce6">
            <text:p>R$ 2.711,9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IDNEI LUIZ BENDE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Florianópolis/Florianópolis/Chapecó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2711.96" table:style-name="ce6">
            <text:p>R$ 2.711,9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ERIAS CAVALCANTE RIBEIRO</text:p>
          </table:table-cell>
          <table:table-cell office:value-type="string" table:style-name="ce3">
            <text:p>SEM VÍNCUL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rasília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700.59" table:style-name="ce6">
            <text:p>R$ 1.700,5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Z RICARDO RODRIGUES PAI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rasília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700.59" table:style-name="ce6">
            <text:p>R$ 1.700,5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LTERLI FREIRE DIA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ampinas/Brasília</text:p>
          </table:table-cell>
          <table:table-cell office:value-type="date" office:date-value="2026-07-04T00:00:00" table:style-name="ce5">
            <text:p>04/07/2026</text:p>
          </table:table-cell>
          <table:table-cell table:style-name="ce4"/>
          <table:table-cell office:value-type="currency" office:value="1700.59" table:style-name="ce6">
            <text:p>R$ 1.700,5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LBER CARDOSO BERNARD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io de Janeiro/São Paulo/São Paulo/Goiânia</text:p>
          </table:table-cell>
          <table:table-cell office:value-type="date" office:date-value="2026-07-05T00:00:00" table:style-name="ce5">
            <text:p>05/07/2026</text:p>
          </table:table-cell>
          <table:table-cell table:style-name="ce4"/>
          <table:table-cell office:value-type="currency" office:value="845.34" table:style-name="ce6">
            <text:p>R$ 845,3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LEYDSON DE SOUSA FONSEC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ecife/Goiânia/Goiânia/Recife</text:p>
          </table:table-cell>
          <table:table-cell office:value-type="date" office:date-value="2026-07-05T00:00:00" table:style-name="ce5">
            <text:p>05/07/2026</text:p>
          </table:table-cell>
          <table:table-cell office:value-type="date" office:date-value="2026-07-11T00:00:00" table:style-name="ce5">
            <text:p>11/07/2026</text:p>
          </table:table-cell>
          <table:table-cell office:value-type="currency" office:value="1831.18" table:style-name="ce6">
            <text:p>R$ 1.831,1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ILSON ROQUE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ecife/Goiânia/Goiânia/Recife</text:p>
          </table:table-cell>
          <table:table-cell office:value-type="date" office:date-value="2026-07-05T00:00:00" table:style-name="ce5">
            <text:p>05/07/2026</text:p>
          </table:table-cell>
          <table:table-cell office:value-type="date" office:date-value="2026-07-11T00:00:00" table:style-name="ce5">
            <text:p>11/07/2026</text:p>
          </table:table-cell>
          <table:table-cell office:value-type="currency" office:value="1543.18" table:style-name="ce6">
            <text:p>R$ 1.543,18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NESSA CRISTINA DE DEU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NEG - Diretoria de Negócio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São Paulo/Brasília/Brasília/São Paulo</text:p>
          </table:table-cell>
          <table:table-cell office:value-type="date" office:date-value="2026-07-05T00:00:00" table:style-name="ce5">
            <text:p>05/07/2026</text:p>
          </table:table-cell>
          <table:table-cell office:value-type="date" office:date-value="2026-07-11T00:00:00" table:style-name="ce5">
            <text:p>11/07/2026</text:p>
          </table:table-cell>
          <table:table-cell office:value-type="currency" office:value="1963.96" table:style-name="ce6">
            <text:p>R$ 1.963,9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MAILSON RICARDO APRIGI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alvador/Salvador/Recife</text:p>
          </table:table-cell>
          <table:table-cell office:value-type="date" office:date-value="2026-07-05T00:00:00" table:style-name="ce5">
            <text:p>05/07/2026</text:p>
          </table:table-cell>
          <table:table-cell table:style-name="ce4"/>
          <table:table-cell office:value-type="currency" office:value="1313.34" table:style-name="ce6">
            <text:p>R$ 1.313,3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ONARDO FELIX DE SANTAN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alvador/Salvador/Recife</text:p>
          </table:table-cell>
          <table:table-cell office:value-type="date" office:date-value="2026-07-05T00:00:00" table:style-name="ce5">
            <text:p>05/07/2026</text:p>
          </table:table-cell>
          <table:table-cell table:style-name="ce4"/>
          <table:table-cell office:value-type="currency" office:value="1313.34" table:style-name="ce6">
            <text:p>R$ 1.313,3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UISIO CRASTO DE ARRUDA JUNIOR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Salvador/Salvador/Recife</text:p>
          </table:table-cell>
          <table:table-cell office:value-type="date" office:date-value="2026-07-05T00:00:00" table:style-name="ce5">
            <text:p>05/07/2026</text:p>
          </table:table-cell>
          <table:table-cell table:style-name="ce4"/>
          <table:table-cell office:value-type="currency" office:value="1313.34" table:style-name="ce6">
            <text:p>R$ 1.313,3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SELLE MADUREIRA VIAN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São Paulo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982.81" table:style-name="ce6">
            <text:p>R$ 982,8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IEMERSON WILLIAM RIBEIRO GOM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São Paulo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982.81" table:style-name="ce6">
            <text:p>R$ 982,8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Z ENEAS DA SILV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elo Horizonte/São Paulo/São Paulo/Belo Horizonte</text:p>
          </table:table-cell>
          <table:table-cell office:value-type="date" office:date-value="2026-07-06T00:00:00" table:style-name="ce5">
            <text:p>06/07/2026</text:p>
          </table:table-cell>
          <table:table-cell office:value-type="date" office:date-value="2026-07-10T00:00:00" table:style-name="ce5">
            <text:p>10/07/2026</text:p>
          </table:table-cell>
          <table:table-cell office:value-type="currency" office:value="1076.83" table:style-name="ce6">
            <text:p>R$ 1.076,8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ELO RAMIRO PIMENTEL OLIVEIR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São Paulo/São Paulo/Brasília</text:p>
          </table:table-cell>
          <table:table-cell office:value-type="date" office:date-value="2026-07-06T00:00:00" table:style-name="ce5">
            <text:p>06/07/2026</text:p>
          </table:table-cell>
          <table:table-cell office:value-type="date" office:date-value="2026-07-10T00:00:00" table:style-name="ce5">
            <text:p>10/07/2026</text:p>
          </table:table-cell>
          <table:table-cell office:value-type="currency" office:value="1921.81" table:style-name="ce6">
            <text:p>R$ 1.921,8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NESSA FERNANDES DA CO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NEG - Diretoria de Negócios</text:p>
          </table:table-cell>
          <table:table-cell office:value-type="string" table:style-name="ce4">
            <text:p>Visita Técnica - Superintendência Estadual</text:p>
          </table:table-cell>
          <table:table-cell office:value-type="string" table:style-name="ce4">
            <text:p>Brasília/São Paulo/São Paulo/Brasília</text:p>
          </table:table-cell>
          <table:table-cell office:value-type="date" office:date-value="2026-07-06T00:00:00" table:style-name="ce5">
            <text:p>06/07/2026</text:p>
          </table:table-cell>
          <table:table-cell office:value-type="date" office:date-value="2026-07-07T00:00:00" table:style-name="ce5">
            <text:p>07/07/2026</text:p>
          </table:table-cell>
          <table:table-cell office:value-type="currency" office:value="2968.91" table:style-name="ce6">
            <text:p>R$ 2.968,9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BRIGHENTI PRELORENTZOU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RAD - Diretoria de Administração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Fortalez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3037.57" table:style-name="ce6">
            <text:p>R$ 3.037,5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ILTON DE VASCONCELOS REIS FI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Salvador/Salvador/Vitóri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1633.07" table:style-name="ce6">
            <text:p>R$ 1.633,0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ANDRO TEIX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Salvador/Salvador/Vitóri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1633.07" table:style-name="ce6">
            <text:p>R$ 1.633,0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ERNANDO FRANCISC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Salvador/Salvador/Vitóri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1633.07" table:style-name="ce6">
            <text:p>R$ 1.633,0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ABIO OLIVEIRA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Salvador/Salvador/Vitóri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1633.07" table:style-name="ce6">
            <text:p>R$ 1.633,0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EDEAO JOAO ALV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Recife/Salvador/Salvador/Vitória</text:p>
          </table:table-cell>
          <table:table-cell office:value-type="date" office:date-value="2026-07-06T00:00:00" table:style-name="ce5">
            <text:p>06/07/2026</text:p>
          </table:table-cell>
          <table:table-cell table:style-name="ce4"/>
          <table:table-cell office:value-type="currency" office:value="1633.07" table:style-name="ce6">
            <text:p>R$ 1.633,0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RANK SCHNEIDER CARVALHO DE MOUR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Rio de Janeiro/Rio de Janeiro/Brasília</text:p>
          </table:table-cell>
          <table:table-cell office:value-type="date" office:date-value="2026-07-07T00:00:00" table:style-name="ce5">
            <text:p>07/07/2026</text:p>
          </table:table-cell>
          <table:table-cell office:value-type="date" office:date-value="2026-07-09T00:00:00" table:style-name="ce5">
            <text:p>09/07/2026</text:p>
          </table:table-cell>
          <table:table-cell office:value-type="currency" office:value="2704.49" table:style-name="ce6">
            <text:p>R$ 2.704,49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URICIO GONZALEZ NARDELLI</text:p>
          </table:table-cell>
          <table:table-cell office:value-type="string" table:style-name="ce3">
            <text:p>ASSESSOR ESPECIAL</text:p>
          </table:table-cell>
          <table:table-cell office:value-type="string" table:style-name="ce4">
            <text:p>PRESI - Gabinete da Presidência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Salvador/Salvador/Brasília</text:p>
          </table:table-cell>
          <table:table-cell office:value-type="date" office:date-value="2026-07-08T00:00:00" table:style-name="ce5">
            <text:p>08/07/2026</text:p>
          </table:table-cell>
          <table:table-cell office:value-type="date" office:date-value="2026-07-10T00:00:00" table:style-name="ce5">
            <text:p>10/07/2026</text:p>
          </table:table-cell>
          <table:table-cell office:value-type="currency" office:value="981.25" table:style-name="ce6">
            <text:p>R$ 981,2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NATALIA TELES DA MOTA</text:p>
          </table:table-cell>
          <table:table-cell office:value-type="string" table:style-name="ce3">
            <text:p>DIRIGENTE</text:p>
          </table:table-cell>
          <table:table-cell office:value-type="string" table:style-name="ce4">
            <text:p>DIGEP - Diretoria de Gestão de Pessoas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Salvador/Salvador/Brasília</text:p>
          </table:table-cell>
          <table:table-cell office:value-type="date" office:date-value="2026-07-08T00:00:00" table:style-name="ce5">
            <text:p>08/07/2026</text:p>
          </table:table-cell>
          <table:table-cell office:value-type="date" office:date-value="2026-07-10T00:00:00" table:style-name="ce5">
            <text:p>10/07/2026</text:p>
          </table:table-cell>
          <table:table-cell office:value-type="currency" office:value="1560.06" table:style-name="ce6">
            <text:p>R$ 1.560,0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ELSON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Cuiaba/Brasília/Brasília/Aracaju</text:p>
          </table:table-cell>
          <table:table-cell office:value-type="date" office:date-value="2026-07-08T00:00:00" table:style-name="ce5">
            <text:p>08/07/2026</text:p>
          </table:table-cell>
          <table:table-cell table:style-name="ce4"/>
          <table:table-cell office:value-type="currency" office:value="1548.61" table:style-name="ce6">
            <text:p>R$ 1.548,6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ANTONIO DE SOUS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Aracaju</text:p>
          </table:table-cell>
          <table:table-cell office:value-type="date" office:date-value="2026-07-08T00:00:00" table:style-name="ce5">
            <text:p>08/07/2026</text:p>
          </table:table-cell>
          <table:table-cell table:style-name="ce4"/>
          <table:table-cell office:value-type="currency" office:value="1801.87" table:style-name="ce6">
            <text:p>R$ 1.801,8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IBAMAR LEITE DE AMORIM</text:p>
          </table:table-cell>
          <table:table-cell office:value-type="string" table:style-name="ce3">
            <text:p>AUXILIAR ADMINISTRATIV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Goiânia/Brasília/Brasília/Aracaju</text:p>
          </table:table-cell>
          <table:table-cell office:value-type="date" office:date-value="2026-07-08T00:00:00" table:style-name="ce5">
            <text:p>08/07/2026</text:p>
          </table:table-cell>
          <table:table-cell table:style-name="ce4"/>
          <table:table-cell office:value-type="currency" office:value="1887.34" table:style-name="ce6">
            <text:p>R$ 1.887,3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ILLYAN AKIRA MATSUBAR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GEP - Diretoria de Gestão de Pessoas</text:p>
          </table:table-cell>
          <table:table-cell office:value-type="string" table:style-name="ce4">
            <text:p>Visita a Cliente</text:p>
          </table:table-cell>
          <table:table-cell office:value-type="string" table:style-name="ce4">
            <text:p>Brasília/Salvador/Salvador/Brasília</text:p>
          </table:table-cell>
          <table:table-cell office:value-type="date" office:date-value="2026-07-08T00:00:00" table:style-name="ce5">
            <text:p>08/07/2026</text:p>
          </table:table-cell>
          <table:table-cell office:value-type="date" office:date-value="2026-07-10T00:00:00" table:style-name="ce5">
            <text:p>10/07/2026</text:p>
          </table:table-cell>
          <table:table-cell office:value-type="currency" office:value="2595.11" table:style-name="ce6">
            <text:p>R$ 2.595,1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BRIGHENTI PRELORENTZOU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RAD - Diretoria de Administração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Fortaleza/Brasília</text:p>
          </table:table-cell>
          <table:table-cell office:value-type="date" office:date-value="2026-07-08T00:00:00" table:style-name="ce5">
            <text:p>08/07/2026</text:p>
          </table:table-cell>
          <table:table-cell table:style-name="ce4"/>
          <table:table-cell office:value-type="currency" office:value="2052.8000000000002" table:style-name="ce6">
            <text:p>R$ 2.052,8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SELLE MADUREIRA VIAN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São Paulo/Brasília</text:p>
          </table:table-cell>
          <table:table-cell office:value-type="date" office:date-value="2026-07-10T00:00:00" table:style-name="ce5">
            <text:p>10/07/2026</text:p>
          </table:table-cell>
          <table:table-cell table:style-name="ce4"/>
          <table:table-cell office:value-type="currency" office:value="1272.17" table:style-name="ce6">
            <text:p>R$ 1.272,1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IEMERSON WILLIAM RIBEIRO GOM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São Paulo/Brasília</text:p>
          </table:table-cell>
          <table:table-cell office:value-type="date" office:date-value="2026-07-10T00:00:00" table:style-name="ce5">
            <text:p>10/07/2026</text:p>
          </table:table-cell>
          <table:table-cell table:style-name="ce4"/>
          <table:table-cell office:value-type="currency" office:value="1272.17" table:style-name="ce6">
            <text:p>R$ 1.272,1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HARLES DE JESU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Transferência de Empregado(a)</text:p>
          </table:table-cell>
          <table:table-cell office:value-type="string" table:style-name="ce4">
            <text:p>Brasília/São Paulo</text:p>
          </table:table-cell>
          <table:table-cell office:value-type="date" office:date-value="2026-07-10T00:00:00" table:style-name="ce5">
            <text:p>10/07/2026</text:p>
          </table:table-cell>
          <table:table-cell table:style-name="ce4"/>
          <table:table-cell office:value-type="currency" office:value="1176.1099999999999" table:style-name="ce6">
            <text:p>R$ 1.176,1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LBER CARDOSO BERNARD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Goiânia/São Paulo/São Paulo/Rio de Janeiro</text:p>
          </table:table-cell>
          <table:table-cell office:value-type="date" office:date-value="2026-07-11T00:00:00" table:style-name="ce5">
            <text:p>11/07/2026</text:p>
          </table:table-cell>
          <table:table-cell table:style-name="ce4"/>
          <table:table-cell office:value-type="currency" office:value="1126.9100000000001" table:style-name="ce6">
            <text:p>R$ 1.126,9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ANDRO AUGUSTO VI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CIANO LOURENCO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NE REZENDE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AMUEL GUER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ERGIO DA COST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GNER BRAGA SANTIAG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968.65" table:style-name="ce6">
            <text:p>R$ 2.968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LTER ROBERTO DE SOUZ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SEBASTIAO PETRONILIO TEIXEIRA GALIND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/São Paulo/PRESI - Gabinete da Presidênciadente Prudente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287.5300000000002" table:style-name="ce6">
            <text:p>R$ 2.287,5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AN GLADYS CASAR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VILSON SOUZA SEN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SON ANASTACIO SOUSA E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LAVIO DE SOUZ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ULIANO TRESSEN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SLAINE APARECIDA ALCANTA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São Paulo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2440.65" table:style-name="ce6">
            <text:p>R$ 2.440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X ROA DE LIM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IANY ALFREDO NEVES SAT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ELO EOMAR MARTIN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IO ANTONIO RIBEIR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BATI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VALERIO MARQUES VIAN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Porto Alegre/Rio de Janeiro/Rio de Janeiro/Campinas</text:p>
          </table:table-cell>
          <table:table-cell office:value-type="date" office:date-value="2026-07-12T00:00:00" table:style-name="ce5">
            <text:p>12/07/2026</text:p>
          </table:table-cell>
          <table:table-cell table:style-name="ce4"/>
          <table:table-cell office:value-type="currency" office:value="1939.93" table:style-name="ce6">
            <text:p>R$ 1.939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ELO PIMENTA DE MIRAND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elo Horizonte/São Paulo/São Paulo/Belo Horizonte</text:p>
          </table:table-cell>
          <table:table-cell office:value-type="date" office:date-value="2026-07-13T00:00:00" table:style-name="ce5">
            <text:p>13/07/2026</text:p>
          </table:table-cell>
          <table:table-cell office:value-type="date" office:date-value="2026-07-17T00:00:00" table:style-name="ce5">
            <text:p>17/07/2026</text:p>
          </table:table-cell>
          <table:table-cell office:value-type="currency" office:value="1320.17" table:style-name="ce6">
            <text:p>R$ 1.320,1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AULO HENRIQUE GARCIA DA SILV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io de Janeiro/São Paulo/São Paulo/Rio de Janeiro</text:p>
          </table:table-cell>
          <table:table-cell office:value-type="date" office:date-value="2026-07-13T00:00:00" table:style-name="ce5">
            <text:p>13/07/2026</text:p>
          </table:table-cell>
          <table:table-cell office:value-type="date" office:date-value="2026-07-17T00:00:00" table:style-name="ce5">
            <text:p>17/07/2026</text:p>
          </table:table-cell>
          <table:table-cell office:value-type="currency" office:value="1119.77" table:style-name="ce6">
            <text:p>R$ 1.119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Z ENEAS DA SILVA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elo Horizonte/Salvador/Salvador/Belo Horizonte</text:p>
          </table:table-cell>
          <table:table-cell office:value-type="date" office:date-value="2026-07-14T00:00:00" table:style-name="ce5">
            <text:p>14/07/2026</text:p>
          </table:table-cell>
          <table:table-cell office:value-type="date" office:date-value="2026-07-17T00:00:00" table:style-name="ce5">
            <text:p>17/07/2026</text:p>
          </table:table-cell>
          <table:table-cell office:value-type="currency" office:value="2013.13" table:style-name="ce6">
            <text:p>R$ 2.013,1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MARCOS GOMES</text:p>
          </table:table-cell>
          <table:table-cell office:value-type="string" table:style-name="ce3">
            <text:p>DIRIGENTE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rasília/Salvador/Salvador/Brasília</text:p>
          </table:table-cell>
          <table:table-cell office:value-type="date" office:date-value="2026-07-14T00:00:00" table:style-name="ce5">
            <text:p>14/07/2026</text:p>
          </table:table-cell>
          <table:table-cell office:value-type="date" office:date-value="2026-07-15T00:00:00" table:style-name="ce5">
            <text:p>15/07/2026</text:p>
          </table:table-cell>
          <table:table-cell office:value-type="currency" office:value="2194.9299999999998" table:style-name="ce6">
            <text:p>R$ 2.194,93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UIS ANTONIO PEREIRA MARTINS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São Paulo/Salvador/Salvador/São Paulo</text:p>
          </table:table-cell>
          <table:table-cell office:value-type="date" office:date-value="2026-07-14T00:00:00" table:style-name="ce5">
            <text:p>14/07/2026</text:p>
          </table:table-cell>
          <table:table-cell office:value-type="date" office:date-value="2026-07-24T00:00:00" table:style-name="ce5">
            <text:p>24/07/2026</text:p>
          </table:table-cell>
          <table:table-cell office:value-type="currency" office:value="1644.14" table:style-name="ce6">
            <text:p>R$ 1.644,14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GNALDO LARUSSA PEREIRA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Curitiba/São Paulo/São Paulo/Salvador/Salvador/São Paulo/São Paulo/Curitiba</text:p>
          </table:table-cell>
          <table:table-cell office:value-type="date" office:date-value="2026-07-14T00:00:00" table:style-name="ce5">
            <text:p>14/07/2026</text:p>
          </table:table-cell>
          <table:table-cell office:value-type="date" office:date-value="2026-07-24T00:00:00" table:style-name="ce5">
            <text:p>24/07/2026</text:p>
          </table:table-cell>
          <table:table-cell office:value-type="currency" office:value="2121.65" table:style-name="ce6">
            <text:p>R$ 2.121,6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ERSON LAUREANO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io de Janeir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378.91" table:style-name="ce6">
            <text:p>R$ 1.378,91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LEYTON ROBERTO AVELAR VI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Belo Horizonte/Salvador/Salvador/Belo Horizonte</text:p>
          </table:table-cell>
          <table:table-cell office:value-type="date" office:date-value="2026-07-14T00:00:00" table:style-name="ce5">
            <text:p>14/07/2026</text:p>
          </table:table-cell>
          <table:table-cell office:value-type="date" office:date-value="2026-07-24T00:00:00" table:style-name="ce5">
            <text:p>24/07/2026</text:p>
          </table:table-cell>
          <table:table-cell office:value-type="currency" office:value="1949.77" table:style-name="ce6">
            <text:p>R$ 1.949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ALBERTO MANDUC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ELMAN CORREA LIM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DENILSON PIRES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LEARDO GOMES LEIT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SELMO PEREIRA DA FONSEC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RILSON NUNES DE MIRAND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IONEY LAZARO GONCALVES BORB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IONISIO FAGUNDES BARR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DOUGLAS HENRIQUE DA SILVA PER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ABRIEL MAGNO DE CARVALHO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DERVAL DE ANDRADE QUEIROZ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GILTON SOARES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AO CARLOS TEIXEIRA SOAR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ELO LUIZ REZEND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IO HENRIQUE BATIST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ALVES DA SILVA</text:p>
          </table:table-cell>
          <table:table-cell office:value-type="string" table:style-name="ce3">
            <text:p>CARTEIRO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ANDERSON DA SILVA ANATOLI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ANDERSON LUIZ PEREIRA DOS SANTO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PERCIO RODRIGUES SILV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91.7" table:style-name="ce6">
            <text:p>R$ 1.291,7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WELLINGTON DUARTE ARAUJ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Belo Horizonte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832.9" table:style-name="ce6">
            <text:p>R$ 1.832,90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NDRE RICARDO BEZER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177.02" table:style-name="ce6">
            <text:p>R$ 1.177,0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ARLOS ALBERTO GABRIEL DOS SANTOS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20.26" table:style-name="ce6">
            <text:p>R$ 1.220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LAUDIO LEAL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RISTOVAM REIS DA SILV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FERNANDO CASCIANO DE LIMA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CARLOS FERNAND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LEANDRO AUGUSTO VI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486.77" table:style-name="ce6">
            <text:p>R$ 1.486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IO ROBERTO DE OLIVEIR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ICARDO APARECIDO SIMA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241.26" table:style-name="ce6">
            <text:p>R$ 1.241,2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ICARDO SILVA FERREIRA DE ANDRADE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486.77" table:style-name="ce6">
            <text:p>R$ 1.486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UANDERSON VED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São Paulo/Salvador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486.77" table:style-name="ce6">
            <text:p>R$ 1.486,7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AURINO RIBEIRO DE CARVALHO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Fortaleza/Fortaleza/Belo Horizonte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3011.35" table:style-name="ce6">
            <text:p>R$ 3.011,3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CESAR KELLSON DE CASTRO PENH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Fortaleza/Fortaleza/Belo Horizonte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3011.35" table:style-name="ce6">
            <text:p>R$ 3.011,3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SE WILSON PEREIRA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Fortaleza/Fortaleza/Belo Horizonte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3011.35" table:style-name="ce6">
            <text:p>R$ 3.011,3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RAIMUNDO NONATO PEREIRA DA SILVA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Teresina/Fortaleza/Fortaleza/Belo Horizonte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3011.35" table:style-name="ce6">
            <text:p>R$ 3.011,3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MARCOS WILLIAM PONTES</text:p>
          </table:table-cell>
          <table:table-cell office:value-type="string" table:style-name="ce3">
            <text:p>MOTORISTA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Operações logísticas</text:p>
          </table:table-cell>
          <table:table-cell office:value-type="string" table:style-name="ce4">
            <text:p>Natal/Salvador/Salvador/Belo Horizonte</text:p>
          </table:table-cell>
          <table:table-cell office:value-type="date" office:date-value="2026-07-14T00:00:00" table:style-name="ce5">
            <text:p>14/07/2026</text:p>
          </table:table-cell>
          <table:table-cell table:style-name="ce4"/>
          <table:table-cell office:value-type="currency" office:value="1794.97" table:style-name="ce6">
            <text:p>R$ 1.794,97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MMANOEL SCHMIDT RONDON</text:p>
          </table:table-cell>
          <table:table-cell office:value-type="string" table:style-name="ce3">
            <text:p>DIRIGENTE</text:p>
          </table:table-cell>
          <table:table-cell office:value-type="string" table:style-name="ce4">
            <text:p>PRESI - Gabinete da Presidência</text:p>
          </table:table-cell>
          <table:table-cell office:value-type="string" table:style-name="ce4">
            <text:p>Prospecção de Negócios</text:p>
          </table:table-cell>
          <table:table-cell office:value-type="string" table:style-name="ce4">
            <text:p>Brasília/São Paulo/São Paulo/Brasília</text:p>
          </table:table-cell>
          <table:table-cell office:value-type="date" office:date-value="2026-07-15T00:00:00" table:style-name="ce5">
            <text:p>15/07/2026</text:p>
          </table:table-cell>
          <table:table-cell office:value-type="date" office:date-value="2026-07-16T00:00:00" table:style-name="ce5">
            <text:p>16/07/2026</text:p>
          </table:table-cell>
          <table:table-cell office:value-type="currency" office:value="6282.15" table:style-name="ce6">
            <text:p>R$ 6.282,15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THIAGO ESTEVAO LOPES</text:p>
          </table:table-cell>
          <table:table-cell office:value-type="string" table:style-name="ce3">
            <text:p>AGENTE DE CORREIOS</text:p>
          </table:table-cell>
          <table:table-cell office:value-type="string" table:style-name="ce4">
            <text:p>DINEG - Diretoria de Negócios</text:p>
          </table:table-cell>
          <table:table-cell office:value-type="string" table:style-name="ce4">
            <text:p>Reunião de Serviço</text:p>
          </table:table-cell>
          <table:table-cell office:value-type="string" table:style-name="ce4">
            <text:p>Brasília/São Paulo/São Paulo/Brasília</text:p>
          </table:table-cell>
          <table:table-cell office:value-type="date" office:date-value="2026-07-15T00:00:00" table:style-name="ce5">
            <text:p>15/07/2026</text:p>
          </table:table-cell>
          <table:table-cell office:value-type="date" office:date-value="2026-07-16T00:00:00" table:style-name="ce5">
            <text:p>16/07/2026</text:p>
          </table:table-cell>
          <table:table-cell office:value-type="currency" office:value="2978.12" table:style-name="ce6">
            <text:p>R$ 2.978,12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ELBER CARDOSO BERNARDO</text:p>
          </table:table-cell>
          <table:table-cell office:value-type="string" table:style-name="ce3">
            <text:p>TECNICO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Rio de Janeiro/São Paulo/São Paulo/Recife/Recife/São Paulo/São Paulo/Rio de Janeiro</text:p>
          </table:table-cell>
          <table:table-cell office:value-type="date" office:date-value="2026-07-15T00:00:00" table:style-name="ce5">
            <text:p>15/07/2026</text:p>
          </table:table-cell>
          <table:table-cell office:value-type="date" office:date-value="2026-07-24T00:00:00" table:style-name="ce5">
            <text:p>24/07/2026</text:p>
          </table:table-cell>
          <table:table-cell office:value-type="currency" office:value="2961.86" table:style-name="ce6">
            <text:p>R$ 2.961,86</text:p>
          </table:table-cell>
          <table:table-cell table:number-columns-repeated="16374"/>
        </table:table-row>
        <table:table-row table:style-name="ro2">
          <table:table-cell office:value-type="string" table:style-name="ce3">
            <text:p>Ministério das Comunicações<text:s/></text:p>
          </table:table-cell>
          <table:table-cell office:value-type="string" table:style-name="ce3">
            <text:p>Empresa Brasileira de Correios e Telégrafos</text:p>
          </table:table-cell>
          <table:table-cell office:value-type="string" table:style-name="ce4">
            <text:p>JOAO BATISTA RODRIGUES</text:p>
          </table:table-cell>
          <table:table-cell office:value-type="string" table:style-name="ce3">
            <text:p>ANALISTA DE CORREIOS</text:p>
          </table:table-cell>
          <table:table-cell office:value-type="string" table:style-name="ce4">
            <text:p>DIOPE - Diretoria de Operações</text:p>
          </table:table-cell>
          <table:table-cell office:value-type="string" table:style-name="ce4">
            <text:p>Encontro Técnico</text:p>
          </table:table-cell>
          <table:table-cell office:value-type="string" table:style-name="ce4">
            <text:p>Goiânia/Recife</text:p>
          </table:table-cell>
          <table:table-cell office:value-type="date" office:date-value="2026-07-15T00:00:00" table:style-name="ce5">
            <text:p>15/07/2026</text:p>
          </table:table-cell>
          <table:table-cell table:style-name="ce4"/>
          <table:table-cell office:value-type="currency" office:value="1672.61" table:style-name="ce6">
            <text:p>R$ 1.672,6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THIAGO DE OLIVEIRA ROCHA</text:p>
          </table:table-cell>
          <table:table-cell office:value-type="string" table:style-name="ce7">
            <text:p>TECNICO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Transferência de Empregado(a)</text:p>
          </table:table-cell>
          <table:table-cell office:value-type="string" table:style-name="ce10">
            <text:p>Belo Horizonte/Brasília</text:p>
          </table:table-cell>
          <table:table-cell office:value-type="date" office:date-value="2026-07-17T00:00:00" table:style-name="ce11">
            <text:p>17/07/2026</text:p>
          </table:table-cell>
          <table:table-cell table:style-name="ce8"/>
          <table:table-cell office:value-type="currency" office:value="1635.2" table:style-name="ce12">
            <text:p>R$ 1.635,20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MARCUS VINICIUS CORDEIRO TINAGLIA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PRESI - Gabinete da Presidência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São Paulo/Salvador/Salvador/São Paulo</text:p>
          </table:table-cell>
          <table:table-cell office:value-type="date" office:date-value="2026-07-19T00:00:00" table:style-name="ce11">
            <text:p>1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2492.44" table:style-name="ce12">
            <text:p>R$ 2.492,44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VIVIANE ALVES DINIZ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Brasília/São Paulo</text:p>
          </table:table-cell>
          <table:table-cell office:value-type="date" office:date-value="2026-07-20T00:00:00" table:style-name="ce11">
            <text:p>20/07/2026</text:p>
          </table:table-cell>
          <table:table-cell table:style-name="ce8"/>
          <table:table-cell office:value-type="currency" office:value="1225.1600000000001" table:style-name="ce12">
            <text:p>R$ 1.225,16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NELIO ALVES PEREIRA</text:p>
          </table:table-cell>
          <table:table-cell office:value-type="string" table:style-name="ce7">
            <text:p>DIRIGENTE</text:p>
          </table:table-cell>
          <table:table-cell office:value-type="string" table:style-name="ce8">
            <text:p>DIRAD - Diretoria de Administração</text:p>
          </table:table-cell>
          <table:table-cell office:value-type="string" table:style-name="ce9">
            <text:p>Visita a Cliente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2T00:00:00" table:style-name="ce11">
            <text:p>22/07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currency" office:value="5467.65" table:style-name="ce12">
            <text:p>R$ 5.467,65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DENNY SHINYA TOYAMA</text:p>
          </table:table-cell>
          <table:table-cell office:value-type="string" table:style-name="ce7">
            <text:p>TECNICO DE CORREIOS</text:p>
          </table:table-cell>
          <table:table-cell office:value-type="string" table:style-name="ce8">
            <text:p>DIRAD - Diretoria de Administração</text:p>
          </table:table-cell>
          <table:table-cell office:value-type="string" table:style-name="ce9">
            <text:p>Visita a Cliente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2T00:00:00" table:style-name="ce11">
            <text:p>22/07/2026</text:p>
          </table:table-cell>
          <table:table-cell office:value-type="date" office:date-value="2026-07-22T00:00:00" table:style-name="ce11">
            <text:p>22/07/2026</text:p>
          </table:table-cell>
          <table:table-cell office:value-type="currency" office:value="5467.65" table:style-name="ce12">
            <text:p>R$ 5.467,65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FRANCISCO JONY BORIO DO AMARAL</text:p>
          </table:table-cell>
          <table:table-cell office:value-type="string" table:style-name="ce7">
            <text:p>ANALISTA DE INTEGRACAO POSTAL</text:p>
          </table:table-cell>
          <table:table-cell office:value-type="string" table:style-name="ce8">
            <text:p>PRESI - Gabinete da Presidência</text:p>
          </table:table-cell>
          <table:table-cell office:value-type="string" table:style-name="ce9">
            <text:p>Audiência /Notificação Judicial</text:p>
          </table:table-cell>
          <table:table-cell office:value-type="string" table:style-name="ce10">
            <text:p>Curitiba/Maringá/Maringá/Campinas/Campinas/Curitiba</text:p>
          </table:table-cell>
          <table:table-cell office:value-type="date" office:date-value="2026-07-23T00:00:00" table:style-name="ce11">
            <text:p>23/07/2026</text:p>
          </table:table-cell>
          <table:table-cell office:value-type="date" office:date-value="2026-07-23T00:00:00" table:style-name="ce11">
            <text:p>23/07/2026</text:p>
          </table:table-cell>
          <table:table-cell office:value-type="currency" office:value="3797.64" table:style-name="ce12">
            <text:p>R$ 3.797,64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LUIZ CLAUDIO MORAES</text:p>
          </table:table-cell>
          <table:table-cell office:value-type="string" table:style-name="ce7">
            <text:p>DIRIGENTE</text:p>
          </table:table-cell>
          <table:table-cell office:value-type="string" table:style-name="ce7">
            <text:p>DIEFI - Diretoria Econômico-Financeira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3T00:00:00" table:style-name="ce11">
            <text:p>23/07/2026</text:p>
          </table:table-cell>
          <table:table-cell office:value-type="date" office:date-value="2026-07-24T00:00:00" table:style-name="ce11">
            <text:p>24/07/2026</text:p>
          </table:table-cell>
          <table:table-cell office:value-type="currency" office:value="7153.27" table:style-name="ce12">
            <text:p>R$ 7.153,27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GELSON DOS SANTOS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Operações logísticas</text:p>
          </table:table-cell>
          <table:table-cell office:value-type="string" table:style-name="ce10">
            <text:p>Recife/Brasília/Brasília/Cuiaba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1515.08" table:style-name="ce12">
            <text:p>R$ 1.515,08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GELSON DOS SANTOS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Operações logísticas</text:p>
          </table:table-cell>
          <table:table-cell office:value-type="string" table:style-name="ce10">
            <text:p>Recife/Brasília/Brasília/Cuiaba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947.68" table:style-name="ce12">
            <text:p>R$ 947,68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LUIS ANTONIO DE SOUSA</text:p>
          </table:table-cell>
          <table:table-cell office:value-type="string" table:style-name="ce7">
            <text:p>TECNICO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Operações logísticas</text:p>
          </table:table-cell>
          <table:table-cell office:value-type="string" table:style-name="ce10">
            <text:p>Recife/São Paulo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997.95" table:style-name="ce12">
            <text:p>R$ 997,95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RIBAMAR LEITE DE AMORIM</text:p>
          </table:table-cell>
          <table:table-cell office:value-type="string" table:style-name="ce7">
            <text:p>AUXILIAR ADMINISTRATIVO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Operações logísticas</text:p>
          </table:table-cell>
          <table:table-cell office:value-type="string" table:style-name="ce10">
            <text:p>Recife/Brasília/Brasília/Goiânia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1060.04" table:style-name="ce12">
            <text:p>R$ 1.060,04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VIVIANE ALVES DINIZ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São Paulo/Brasília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850.4" table:style-name="ce12">
            <text:p>R$ 850,40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ANDERSON LAUREANO DE OLIVEIRA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Salvador/Rio de Janeiro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1667.39" table:style-name="ce12">
            <text:p>R$ 1.667,39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JOAO BATISTA RODRIGUES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Recife/Salvador/Salvador/Goiânia</text:p>
          </table:table-cell>
          <table:table-cell office:value-type="date" office:date-value="2026-07-24T00:00:00" table:style-name="ce11">
            <text:p>24/07/2026</text:p>
          </table:table-cell>
          <table:table-cell table:style-name="ce8"/>
          <table:table-cell office:value-type="currency" office:value="2380.13" table:style-name="ce12">
            <text:p>R$ 2.380,13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ROZINALDO JACINTO DE SOUZA</text:p>
          </table:table-cell>
          <table:table-cell office:value-type="string" table:style-name="ce7">
            <text:p>TECNICO EM SEGURANCA DE TRAB.</text:p>
          </table:table-cell>
          <table:table-cell office:value-type="string" table:style-name="ce8">
            <text:p>DIGEP - Diretoria de Gestão de Pessoas</text:p>
          </table:table-cell>
          <table:table-cell office:value-type="string" table:style-name="ce9">
            <text:p>Encontro Técnico</text:p>
          </table:table-cell>
          <table:table-cell office:value-type="string" table:style-name="ce10">
            <text:p>Belo Horizonte/Florianópolis/Florianópolis/Belo Horizonte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8-07T00:00:00" table:style-name="ce11">
            <text:p>07/08/2026</text:p>
          </table:table-cell>
          <table:table-cell office:value-type="currency" office:value="1439.32" table:style-name="ce12">
            <text:p>R$ 1.439,32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OSIRIS PARIZI</text:p>
          </table:table-cell>
          <table:table-cell office:value-type="string" table:style-name="ce7">
            <text:p>TECNICO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currency" office:value="2247.13" table:style-name="ce12">
            <text:p>R$ 2.247,13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GILSOM MARTINS DOS SANTOS JUNIOR</text:p>
          </table:table-cell>
          <table:table-cell office:value-type="string" table:style-name="ce7">
            <text:p>TECNICO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currency" office:value="2247.13" table:style-name="ce12">
            <text:p>R$ 2.247,13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RAFAEL FERNANDES DA COSTA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Belo Horizonte/São Paulo/São Paulo/Belo Horizonte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8-07T00:00:00" table:style-name="ce11">
            <text:p>07/08/2026</text:p>
          </table:table-cell>
          <table:table-cell office:value-type="currency" office:value="1896.35" table:style-name="ce12">
            <text:p>R$ 1.896,35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MARCELO RAMIRO PIMENTEL OLIVEIRA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2711.95" table:style-name="ce12">
            <text:p>R$ 2.711,95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LUIZ ENEAS DA SILVA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Belo Horizonte/São Paulo/São Paulo/Belo Horizonte</text:p>
          </table:table-cell>
          <table:table-cell office:value-type="date" office:date-value="2026-07-27T00:00:00" table:style-name="ce11">
            <text:p>27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1845.31" table:style-name="ce12">
            <text:p>R$ 1.845,3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EVERTON FERREIRA DOS SANTOS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GEST - Gerência de Relacionamento com órgãos Colegiados Estatutários<text:s/>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Curitiba/Brasília/Brasília/Curitiba</text:p>
          </table:table-cell>
          <table:table-cell office:value-type="date" office:date-value="2026-07-28T00:00:00" table:style-name="ce11">
            <text:p>28/07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currency" office:value="2395.7199999999998" table:style-name="ce12">
            <text:p>R$ 2.395,72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JORGE RICARDO BITTAR</text:p>
          </table:table-cell>
          <table:table-cell office:value-type="string" table:style-name="ce7">
            <text:p>CONSELHEIRO DE ADMINISTRACAO TITULAR</text:p>
          </table:table-cell>
          <table:table-cell office:value-type="string" table:style-name="ce8">
            <text:p>GEST - Gerência de Relacionamento com órgãos Colegiados Estatutários<text:s/></text:p>
          </table:table-cell>
          <table:table-cell office:value-type="string" table:style-name="ce9">
            <text:p>Reunião de Serviço</text:p>
          </table:table-cell>
          <table:table-cell office:value-type="string" table:style-name="ce10">
            <text:p>Rio de Janeiro/Brasília/Brasília/Rio de Janeiro</text:p>
          </table:table-cell>
          <table:table-cell office:value-type="date" office:date-value="2026-07-28T00:00:00" table:style-name="ce11">
            <text:p>28/07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currency" office:value="2376.27" table:style-name="ce12">
            <text:p>R$ 2.376,27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HILTON ROGERIO MAIA CARDOSO</text:p>
          </table:table-cell>
          <table:table-cell office:value-type="string" table:style-name="ce7">
            <text:p>DIRIGENTE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8T00:00:00" table:style-name="ce11">
            <text:p>28/07/2026</text:p>
          </table:table-cell>
          <table:table-cell office:value-type="date" office:date-value="2026-07-29T00:00:00" table:style-name="ce11">
            <text:p>29/07/2026</text:p>
          </table:table-cell>
          <table:table-cell office:value-type="currency" office:value="4584.24" table:style-name="ce12">
            <text:p>R$ 4.584,24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KARINA LEITE RIBEIRO NASSARALA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8T00:00:00" table:style-name="ce11">
            <text:p>28/07/2026</text:p>
          </table:table-cell>
          <table:table-cell office:value-type="date" office:date-value="2026-07-30T00:00:00" table:style-name="ce11">
            <text:p>30/07/2026</text:p>
          </table:table-cell>
          <table:table-cell office:value-type="currency" office:value="4059.76" table:style-name="ce12">
            <text:p>R$ 4.059,76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EVELYN NEGRAO DE SANTANA SILVEIRA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8T00:00:00" table:style-name="ce11">
            <text:p>28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4369.0200000000004" table:style-name="ce12">
            <text:p>R$ 4.369,02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MARISA MAURICIA OLIVIERI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2635.21" table:style-name="ce12">
            <text:p>R$ 2.635,2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LUIGGI LUCAS RIBEIRO LAZAROTTI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2635.21" table:style-name="ce12">
            <text:p>R$ 2.635,2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JOSE MARCOS GOMES</text:p>
          </table:table-cell>
          <table:table-cell office:value-type="string" table:style-name="ce7">
            <text:p>DIRIGENTE</text:p>
          </table:table-cell>
          <table:table-cell office:value-type="string" table:style-name="ce8">
            <text:p>DIOPE - Diretoria de Operaçõe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0T00:00:00" table:style-name="ce11">
            <text:p>30/07/2026</text:p>
          </table:table-cell>
          <table:table-cell office:value-type="currency" office:value="2231.11" table:style-name="ce12">
            <text:p>R$ 2.231,1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THIAGO ESTEVAO LOPES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4564" table:style-name="ce12">
            <text:p>R$ 4.564,00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TALITA MARTINS FERREIRA BUENO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3027.51" table:style-name="ce12">
            <text:p>R$ 3.027,51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BRUNO SCHMIDT DE MEDEIROS</text:p>
          </table:table-cell>
          <table:table-cell office:value-type="string" table:style-name="ce7">
            <text:p>AGENTE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4195.63" table:style-name="ce12">
            <text:p>R$ 4.195,63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inistério das Comunicações<text:s/></text:p>
          </table:table-cell>
          <table:table-cell office:value-type="string" table:style-name="ce7">
            <text:p>Empresa Brasileira de Correios e Telégrafos</text:p>
          </table:table-cell>
          <table:table-cell office:value-type="string" table:style-name="ce8">
            <text:p>ANDERSON FERREIRA MARTINS</text:p>
          </table:table-cell>
          <table:table-cell office:value-type="string" table:style-name="ce7">
            <text:p>ANALISTA DE CORREIOS</text:p>
          </table:table-cell>
          <table:table-cell office:value-type="string" table:style-name="ce8">
            <text:p>DINEG - Diretoria de Negócios</text:p>
          </table:table-cell>
          <table:table-cell office:value-type="string" table:style-name="ce9">
            <text:p>Eventos/Feiras</text:p>
          </table:table-cell>
          <table:table-cell office:value-type="string" table:style-name="ce10">
            <text:p>Brasília/São Paulo/São Paulo/Brasília</text:p>
          </table:table-cell>
          <table:table-cell office:value-type="date" office:date-value="2026-07-29T00:00:00" table:style-name="ce11">
            <text:p>29/07/2026</text:p>
          </table:table-cell>
          <table:table-cell office:value-type="date" office:date-value="2026-07-31T00:00:00" table:style-name="ce11">
            <text:p>31/07/2026</text:p>
          </table:table-cell>
          <table:table-cell office:value-type="currency" office:value="4870.62" table:style-name="ce12">
            <text:p>R$ 4.870,62</text:p>
          </table:table-cell>
          <table:table-cell table:number-columns-repeated="16374"/>
        </table:table-row>
        <table:table-row table:number-rows-repeated="5" table:style-name="ro2">
          <table:table-cell table:number-columns-repeated="9" table:style-name="ce2"/>
          <table:table-cell table:style-name="ce13"/>
          <table:table-cell table:number-columns-repeated="16374"/>
        </table:table-row>
        <table:table-row table:number-rows-repeated="580" table:style-name="ro2">
          <table:table-cell table:number-columns-repeated="9"/>
          <table:table-cell table:style-name="ce13"/>
          <table:table-cell table:number-columns-repeated="16374"/>
        </table:table-row>
        <table:table-row table:number-rows-repeated="104769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currency-symbol>R$</number:currency-symbol>
      <number:text> </number:text>
      <number:number number:decimal-places="2" number:min-integer-digits="1" number:grouping="true"/>
    </number:currency-style>
    <number:currency-style style:name="N12">
      <style:text-properties fo:color="#FF0000"/>
      <number:text>-</number:text>
      <number:currency-symbol>R$</number:currency-symbol>
      <number:text> </number:text>
      <number:number number:decimal-places="2" number:min-integer-digits="1" number:grouping="true"/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atiane Ribeiro Gomes</meta:initial-creator>
    <dc:creator>Tatiane Ribeiro Gomes</dc:creator>
    <meta:creation-date>2026-08-05T14:07:41Z</meta:creation-date>
    <dc:date>2026-08-05T14:09:21Z</dc:date>
  </office:meta>
</office:document-meta>
</file>